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een uitrit, bouw- en hekwerk t.b.v. de islamitsche begraafplaats, De Achterste Singel 2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realiseren van een uitrit, bouw- en hekwerk t.b.v. de islamitsche begraafplaats op locatie De Achterste Singel 2 Weert (v).</text:p>
            <text:p text:style-name="common-al">De omgevingsvergunning is geregistreerd onder zaaknummer Z2025-00001477. Het besluit is op 10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367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5-00001477</meta:user-defined>
    <meta:user-defined meta:name="DCTERMS.abstract">Betreft: Besluit op locatie De Achterste Singel 2 Weert (v)</meta:user-defined>
    <dc:language>nl</dc:language>
    <meta:user-defined meta:name="OVERHEIDop.locatietype/OVERHEIDop.gebiedsmarkering">Vlak</meta:user-defined>
    <meta:user-defined meta:name="DC.title">Toestemming voor het realiseren van een uitrit, bouw- en hekwerk t.b.v. de islamitsche begraafplaats, De Achterste Singel 2 Weert (v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73</meta:user-defined>
    <meta:user-defined meta:name="OVERHEIDop.GmbID/DC.identifier">gmb-2026-383673</meta:user-defined>
    <meta:user-defined meta:name="OVERHEIDop.versieInformatie"/>
  </office:meta>
</office:document-meta>
</file>