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eersbesluit – Aanwijzen parkeerplaats als opstelplaats voor deelauto OnzeAuto</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oorgenomen verkeersbesluit voor het aanwijzen van een parkeerplaats als opstelplaats voor een deelauto van OnzeAuto.  </text:p>
            <text:p text:style-name="common-al">Ons kenmerk: DA-2026-02</text:p>
            <text:p text:style-name="common-al">Categorie: Verkeersbesluit</text:p>
            <text:p text:style-name="common-al"/>
            <text:p text:style-name="common-al">
            <text:span text:style-name="nadrukvet">
              <text:span text:style-name="nadrukcur">Stadsdeel:</text:span>
            </text:span>
          </text:p>
            <text:p text:style-name="common-al">Escamp</text:p>
            <text:p text:style-name="common-al"/>
            <text:p text:style-name="common-al">
            <text:span text:style-name="nadrukvet">
              <text:span text:style-name="nadrukcur">Locatie(s):</text:span>
            </text:span>
          </text:p>
            <text:p text:style-name="common-al">Escamplaan 112, stadsdeel Escamp</text:p>
            <text:p text:style-name="common-al"/>
            <text:p text:style-name="common-al">BURGEMEESTER EN WETHOUDERS VAN DEN HAAG, </text:p>
            <text:p text:style-name="common-al"/>
            <text:p text:style-name="common-al">gelezen het op 10 augustus 2026 ingekomen verzoek van DSO/Mobiliteit van de gemeente Den Haag, naar aanleiding van een verzoek van OnzeAuto tot het nemen van een verkeersbesluit voor het aanwijzen van parkeerplaatsen als opstelplaats voor deelauto's/autodelen (door middel van plaatsing van het bord E09 met onderbord met de tekst: Deelauto OnzeAuto, op diverse locaties in de gemeente Den Haag;</text:p>
            <text:p text:style-name="common-al"/>
            <text:p text:style-name="common-al">gelezen de op 10 augustus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de gemeente Den Haag wil verduurzamen en de parkeerproblematiek oplossen en dat het gebruik van deelauto’s/autodelen hieraan kan bijdragen;</text:p>
            <text:p text:style-name="common-al"/>
            <text:p text:style-name="common-al">dat uit het onderzoek ‘Effecten van autodelen op mobiliteit en CO2-uitstoot’ van het Planbureau van de Leefomgeving uit 2015 blijkt dat bijna een derde van de autodelers de eigen auto wegdoet of geen (extra) auto aanschaft waarbij in het laatste geval de deelauto vaak in de plaats komt van een tweede of derde auto;</text:p>
            <text:p text:style-name="common-al"/>
            <text:p text:style-name="common-al">dat autodelers 15 tot 20 procent minder kilometers rijden dan vóórdat zij een auto deelden en de CO2-uitstoot door autogebruik en -bezit bij de autodelers met 8 tot 13 procent is gedaald;</text:p>
            <text:p text:style-name="common-al"/>
            <text:p text:style-name="common-al">dat een partij die deelauto’s aanbiedt (OnzeAuto) ook in de gemeente Den Haag meer deelauto’s wil aanbieden en dat hiervoor parkeerplaatsen aangewezen dienen te worden waar de deelauto’s kunnen staan;</text:p>
            <text:p text:style-name="common-al"/>
            <text:p text:style-name="common-al">dat de aanbieder of groep autodelers moet zijn ingeschreven bij de Kamer van Koophandel en dat de deelauto aantoonbaar door minimaal 5 afzonderlijke gebruikers moet worden gebruikt;</text:p>
            <text:p text:style-name="common-al"/>
            <text:p text:style-name="common-al">dat in overleg tussen de gemeente en de aanvrager locaties zijn bepaald waar de deelauto’s geparkeerd kunnen worden waarbij de gemeente de aangevraagde locaties toetst op de criteria beschreven in de Strategie Deelmobiliteit 2030 (RIS319377);</text:p>
            <text:p text:style-name="common-al"/>
            <text:p text:style-name="common-al">dat de opstelplaatsen voor deelauto’s worden ingericht door middel van een kruismarkering en de plaatsing van het bord E09 met een onderbord met de tekst “Deelauto OnzeAuto”.</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instandhouden van de weg en het waarborgen van de bruikbaarheid daarvan;</text:p>
            <text:p text:style-name="common-al"/>
            <text:p text:style-name="common-al">dat het voornemen om deze verkeersmaatregel(en) in te stellen op de voorgeschreven wijze is gepubliceerd en gedurende een periode van zes weken ter inzage ligt teneinde belanghebbenden in de gelegenheid te stellen een zienswijze daarop kenbaar te maken;</text:p>
            <text:p text:style-name="common-al"/>
            <text:p text:style-name="common-al">dat wel/geen reactie is ingekomen;</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de betreffende weggedeelten in beheer zijn bij de gemeente Den Haag en zijn gelegen binnen de bebouwde kom van die gemeente;</text:p>
            <text:p text:style-name="common-al"/>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p text:style-name="common-al">I. door het plaatsen van een bord volgens model E09 van Bijlage 1 van het Reglement verkeersregels en verkeerstekens 1990 (Stb. 459, 1990) met een onderbord met de tekst: “Deelauto OnzeAuto” alsmede het aanbrengen van een kruismarkering onderstaande weggedeelten aan te wijzen als een <text:span text:style-name="nadrukondlijn">parkeerplaats (elektrisch) autodelen/parkeergelegenheid alleen bestemd voor vergunninghouders</text:span>, dit zoals aangegeven op de hierna genoemde situatietekening (te vinden in de externe bijlage):</text:p>
            <text:p text:style-name="common-al">
            <text:span text:style-name="nadrukvet">I.01:</text:span>
            <text:span text:style-name="nadrukvet">Escamplaan 112, </text:span>
            <text:span text:style-name="nadrukvet">stadsdeel Escamp</text:span>
          </text:p>
            <text:p text:style-name="common-al"/>
            <text:p text:style-name="common-al">II. dat als gevolg van de bovenomschreven verkeersmaatregel(en) alle eerder genomen verkeersmaatregelen/-besluiten die hierop betrekking hebben, worden ingetrokken (en de daarmee samenhangende verkeerstekens worden verwijderd) en wel voor zover het gestelde daarin direct betrekking heeft op hetgeen thans opnieuw wordt geregeld;</text:p>
            <text:p text:style-name="common-al"/>
            <text:p text:style-name="common-al">III. dat bovengenoemde verkeersmaatregel(en) gelden op de wijze als aangegeven op de bij dit besluit behorende en daar onlosmakelijk deel van uitmakende situatietekening, die kan worden ingezien bij het Haags Informatiecentrum, Spui 70, Den Haag</text:p>
            <text:p text:style-name="common-al"/>
            <text:p text:style-name="common-al">
            <text:span text:style-name="nadrukvet">Zienswijze</text:span> </text:p>
            <text:p text:style-name="common-al">Heeft u een andere opvatting over dit besluit? En bent u belanghebbende? Dan kunt u een zienswijze indienen. </text:p>
            <text:p text:style-name="common-al">
            <text:span text:style-name="nadrukvet">Stuur deze uiterlijk binnen zes weken na de datum bekendmaking van het voorgenomen besluit in.</text:span> </text:p>
            <text:p text:style-name="common-al"> </text:p>
            <text:p text:style-name="common-al">Heeft u een e-mailadres? Stuur uw zienswijze dan per e-mailbericht naar: <text:a xlink:href="mailto:autodelen@denhaag.nl" xlink:type="simple">autodelen@denhaag.nl</text:a></text:p>
            <text:p text:style-name="common-al"> </text:p>
            <text:p text:style-name="common-al">Indien u niet beschikt over een e-mailadres, dan kunt u uw zienswijze ook opsturen naar het volgende adres: </text:p>
            <text:p text:style-name="common-al"> </text:p>
            <text:p text:style-name="common-al">Dienst Stadsbeheer, afdeling Vergunningen &amp; Handhaving </text:p>
            <text:p text:style-name="common-al">Postbus 12651 </text:p>
            <text:p text:style-name="common-al">2500 DJ Den Haag </text:p>
            <text:p text:style-name="common-al">Telefoon: (070) 353 69 06 </text:p>
            <text:p text:style-name="common-al"> </text:p>
            <text:p text:style-name="common-al">Vermeld in uw zienswijze: </text:p>
            <text:p text:style-name="common-al">naam, adres, telefoonnummer (waar wij u overdag kunnen bereiken) en e-mailadres; </text:p>
            <text:p text:style-name="common-al">de datum en handtekening; </text:p>
            <text:p text:style-name="common-al">een duidelijke omschrijving van het besluit waar uw zienswijze op is gericht. Stuur een kopie van het besluit mee en noem het kenmerk; </text:p>
            <text:p text:style-name="common-al">de argumenten voor zienswijze. </text:p>
            <text:p text:style-name="common-al"> </text:p>
            <text:p text:style-name="common-al">Dient u namens iemand anders de zienswijze in? Stuur dan een schriftelijke en ondertekende verklaring (volmacht) mee waaruit blijkt dat u namens die persoon de zienswijze mag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6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verkeersbesluit - Den Haa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9</meta:user-defined>
    <dc:language>nl</dc:language>
    <meta:user-defined meta:name="OVERHEIDop.locatietype/OVERHEIDop.gebiedsmarkering">Adres</meta:user-defined>
    <meta:user-defined meta:name="DC.title">Voorgenomen verkeersbesluit – Aanwijzen parkeerplaats als opstelplaats voor deelauto OnzeAuto</meta:user-defined>
    <meta:user-defined meta:name="DCTERMS.W3CDTF/DCTERMS.available">2026-08-13</meta:user-defined>
    <meta:user-defined meta:name="OVERHEIDop.externeBijlage">Parkeerplek deelauto OnzeAuto|exb-2026-28636</meta:user-defined>
    <meta:user-defined meta:name="DCTERMS.W3CDTF/OVERHEIDop.jaargang">2026</meta:user-defined>
    <meta:user-defined meta:name="OVERHEIDop.publicationIssue">383672</meta:user-defined>
    <meta:user-defined meta:name="OVERHEIDop.GmbID/DC.identifier">gmb-2026-383672</meta:user-defined>
    <meta:user-defined meta:name="OVERHEIDop.versieInformatie"/>
  </office:meta>
</office:document-meta>
</file>