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kandelaberen van twee Esdoornbomen en het vellen van 1 boom (Conifeer) , Bekemaheerd 23, 9737 PP Groning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kandelaberen van twee Esdoornbomen en het vellen van 1 boom (Conifeer)  aan Bekemaheerd 23  te Groningen, dossiernummer GRN-00039030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8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36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03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kandelaberen van twee Esdoornbomen en het vellen van 1 boom (Conifeer) , Bekemaheerd 23, 9737 PP Groningen,</meta:user-defined>
    <meta:user-defined meta:name="OVERHEIDop.datumEindeReactietermijn">2026-09-21</meta:user-defined>
    <meta:user-defined meta:name="OVERHEIDop.terinzageleggingBG">https://groningen.lokalebekendmakingen.nl/case/1:9822:30771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71</meta:user-defined>
    <meta:user-defined meta:name="OVERHEIDop.GmbID/DC.identifier">gmb-2026-383671</meta:user-defined>
    <meta:user-defined meta:name="OVERHEIDop.versieInformatie"/>
  </office:meta>
</office:document-meta>
</file>