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Nieuwe Voorweg 15, 7364 AD Lieren, het plaatsen van 2 bijgebouw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09-08-2026</text:p>
            <text:p text:style-name="common-al">Zaaknummer:  02006350145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8366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6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66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50145</meta:user-defined>
    <dc:language>nl</dc:language>
    <meta:user-defined meta:name="OVERHEIDop.locatietype/OVERHEIDop.gebiedsmarkering">Punt</meta:user-defined>
    <meta:user-defined meta:name="DC.title">Aanvraag Omgevingsvergunning Nieuwe Voorweg 15, 7364 AD Lieren, het plaatsen van 2 bijgebouw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668</meta:user-defined>
    <meta:user-defined meta:name="OVERHEIDop.GmbID/DC.identifier">gmb-2026-383668</meta:user-defined>
    <meta:user-defined meta:name="OVERHEIDop.versieInformatie"/>
  </office:meta>
</office:document-meta>
</file>