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roject verbouw woning (aanvrager gemaild ivm technische deel), Wonderfontein 52, 1448RK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7 augustus 2026 heeft de gemeente een aanvraag ontvangen voor een Omgevingsvergunning op het adres Wonderfontein 52, 1448RK Purmerend. De aanvraag is geregistreerd onder zaaknummer Z2026-00003295. Dit is aangevraagd:</text:p>
            <text:list text:style-name="id1-3-2-1-1-2">
              <text:list-item text:style-override="id1-3-2-1-1-2-1">
                <text:number>•</text:number>
                <text:p text:style-name="al">het uitbreiding van de tweede verdieping binnen het bouwvlak en het vervangen van de bestaande luifel</text:p>
              </text:list-item>
            </text:list>
            <text:p text:style-name="common-al">Procedure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8366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6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6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3295</meta:user-defined>
    <meta:user-defined meta:name="DCTERMS.abstract">Betreft: aanvraag op locatie Wonderfontein 52, 1448RK Purmerend</meta:user-defined>
    <dc:language>nl</dc:language>
    <meta:user-defined meta:name="OVERHEIDop.locatietype/OVERHEIDop.gebiedsmarkering">Vlak</meta:user-defined>
    <meta:user-defined meta:name="DC.title">Aanvraag vergunning voor het project verbouw woning (aanvrager gemaild ivm technische deel), Wonderfontein 52, 1448RK Purmerend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666</meta:user-defined>
    <meta:user-defined meta:name="OVERHEIDop.GmbID/DC.identifier">gmb-2026-383666</meta:user-defined>
    <meta:user-defined meta:name="OVERHEIDop.versieInformatie"/>
  </office:meta>
</office:document-meta>
</file>