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kkoord melding klein evenement APV, voor het houden van‘Herfstevenement Amelisweerd Informatiepunt’ op het plein voor Koningslaan in Bunni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Publicatiedatum:  12 augustus 2026</text:p>
            <text:p text:style-name="common-al">Locatie: ‘Herfstevenement Amelisweerd Informatiepunt’ op het plein voor Koningslaan in Bunnik</text:p>
            <text:p text:style-name="common-al">Datum en tijdstip evenement: 2 oktober 2026 van 14:30 uur tot 17:00 uur</text:p>
            <text:p text:style-name="common-al">Zaaknummer: 1448379</text:p>
            <text:p text:style-name="common-al">Bestuursorgaan: college van burgemeester en wethouders</text:p>
            <text:p text:style-name="common-al">Datum akkoordmelding: 10 augustus 2026</text:p>
            <text:p text:style-name="common-al">Rechtsmiddel: geen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unnik</text:p>
            </table:table-cell>
            <table:table-cell office:value-type="string" table:style-name="header.C">
              <text:p text:style-name="headerright"><text:span text:style-name="nr">Nr. 38366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6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6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Bunnik</meta:user-defined>
    <meta:user-defined meta:name="OVERHEID.Informatietype/DC.type">officiële publicatie</meta:user-defined>
    <meta:user-defined meta:name="OVERHEID.Gemeente/DCTERMS.publisher">Bunnik</meta:user-defined>
    <meta:user-defined meta:name="OVERHEID.Gemeente/OVERHEID.authority">Bunnik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Akkoord melding klein evenement APV, voor het houden van‘Herfstevenement Amelisweerd Informatiepunt’ op het plein voor Koningslaan in Bunnik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660</meta:user-defined>
    <meta:user-defined meta:name="OVERHEIDop.GmbID/DC.identifier">gmb-2026-383660</meta:user-defined>
    <meta:user-defined meta:name="OVERHEIDop.versieInformatie"/>
  </office:meta>
</office:document-meta>
</file>