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17 bomen verspreid over de openbare ruimte in stadsdeel Zuid vanwege veiligheidsredenen</text:p>
            <text:p text:style-name="common-al">Zaakadres: zie de bijgevoegde kaplijst</text:p>
            <text:p text:style-name="common-al">Datum ontvangst: 22-07-2026</text:p>
            <text:p text:style-name="common-al">Zaaknummer: Z2026-032571</text:p>
            <text:p text:style-name="common-al">DSO-nummer: 20260722013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6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2571</meta:user-defined>
    <meta:user-defined meta:name="DCTERMS.abstract">(KAP) Het kappen van 17 bomen verspreid over de openbare ruimte in stadsdeel Zuid vanwege veiligheidsrede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</meta:user-defined>
    <meta:user-defined meta:name="DCTERMS.W3CDTF/DCTERMS.available">2026-08-12</meta:user-defined>
    <meta:user-defined meta:name="DCTERMS.W3CDTF/OVERHEIDop.jaargang">2026</meta:user-defined>
    <meta:user-defined meta:name="OVERHEIDop.externeBijlage">B03 Kaplijst|exb-2026-28633</meta:user-defined>
    <meta:user-defined meta:name="OVERHEIDop.externeBijlage">B02 Plattegrond|exb-2026-28634</meta:user-defined>
    <meta:user-defined meta:name="OVERHEIDop.externeBijlage">B01 Aanvraagformulier|exb-2026-28635</meta:user-defined>
    <meta:user-defined meta:name="OVERHEIDop.publicationIssue">383659</meta:user-defined>
    <meta:user-defined meta:name="OVERHEIDop.GmbID/DC.identifier">gmb-2026-383659</meta:user-defined>
    <meta:user-defined meta:name="OVERHEIDop.versieInformatie"/>
  </office:meta>
</office:document-meta>
</file>