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Woudenbergseweg, Maarsbergen (tussen de Dorpskerk tot het Tango tankstation)., Ontheffing geluid t.b.v. spoorse werkzaamheden in de periode 20 t/m 24 oktober (RX2026-00001905, 27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trechtse Heuvelrug maken bekend dat zij de volgende aanvraag voor een vergunning op grond van de APV/Bijzondere wetten hebben ontvangen:</text:p>
            <text:p text:style-name="common-al">Woudenbergseweg, Maarsbergen (tussen de Dorpskerk tot het Tango tankstation)., Ontheffing geluid t.b.v. spoorse werkzaamheden in de periode 20 t/m 24 oktober (RX2026-00001905, 27 juli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365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RX2026-00001905</meta:user-defined>
    <meta:user-defined meta:name="DCTERMS.abstract">Woudenbergseweg, Maarsbergen (tussen de Dorpskerk tot het Tango tankstation)., Ontheffing geluid t.b.v. spoorse werkzaamheden in de periode 20 t/m 24 oktober (RX2026-00001905, 27 juli 2026)</meta:user-defined>
    <dc:language>nl</dc:language>
    <meta:user-defined meta:name="OVERHEIDop.locatietype/OVERHEIDop.gebiedsmarkering">Vlak</meta:user-defined>
    <meta:user-defined meta:name="DC.title">Gemeente Utrechtse Heuvelrug, ingediende aanvraag APV/Bijzondere wetten - Woudenbergseweg, Maarsbergen (tussen de Dorpskerk tot het Tango tankstation)., Ontheffing geluid t.b.v. spoorse werkzaamheden in de periode 20 t/m 24 oktober (RX2026-00001905, 27 juli 2026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58</meta:user-defined>
    <meta:user-defined meta:name="OVERHEIDop.GmbID/DC.identifier">gmb-2026-383658</meta:user-defined>
    <meta:user-defined meta:name="OVERHEIDop.versieInformatie"/>
  </office:meta>
</office:document-meta>
</file>