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6 september 2026 aan Kiekendief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Kiekendief in Lichtenvoorde op zaterdag 2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6 september 2026 aan Kiekendief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57</meta:user-defined>
    <meta:user-defined meta:name="OVERHEIDop.GmbID/DC.identifier">gmb-2026-383657</meta:user-defined>
    <meta:user-defined meta:name="OVERHEIDop.versieInformatie"/>
  </office:meta>
</office:document-meta>
</file>