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weede Bloksweg 44 Waddinxveen (WDV01 E 5309)</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6 augustus 2026 een aanvraag om een omgevingsvergunning ontvangen. Het gaat over het gewijzigd uitvoeren van bouw nieuwbouwwoning op de locatie Tweede Bloksweg 44 Waddinxveen (WDV01 E 5309). De aanvraag is geregistreerd onder kenmerk 2026-00019557.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36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557</meta:user-defined>
    <meta:user-defined meta:name="DCTERMS.abstract">Aanvraag omgevingsvergunning</meta:user-defined>
    <dc:language>nl</dc:language>
    <meta:user-defined meta:name="OVERHEIDop.locatietype/OVERHEIDop.gebiedsmarkering">Vlak</meta:user-defined>
    <meta:user-defined meta:name="DC.title">Aanvraag omgevingsvergunning  Tweede Bloksweg 44 Waddinxveen (WDV01 E 5309)</meta:user-defined>
    <meta:user-defined meta:name="DCTERMS.W3CDTF/DCTERMS.available">2026-08-12</meta:user-defined>
    <meta:user-defined meta:name="DCTERMS.W3CDTF/OVERHEIDop.jaargang">2026</meta:user-defined>
    <meta:user-defined meta:name="OVERHEIDop.publicationIssue">383656</meta:user-defined>
    <meta:user-defined meta:name="OVERHEIDop.GmbID/DC.identifier">gmb-2026-383656</meta:user-defined>
    <meta:user-defined meta:name="OVERHEIDop.versieInformatie"/>
  </office:meta>
</office:document-meta>
</file>