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verjaardagsfeest met vrienden op 18 september 2026 aan Zwolse Veenweg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verjaardagsfeest met vrienden aan de Zwolse Veenweg in Groenlo op zaterdag 18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verjaardagsfeest met vrienden op 18 september 2026 aan Zwolse Veenweg te Groen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55</meta:user-defined>
    <meta:user-defined meta:name="OVERHEIDop.GmbID/DC.identifier">gmb-2026-383655</meta:user-defined>
    <meta:user-defined meta:name="OVERHEIDop.versieInformatie"/>
  </office:meta>
</office:document-meta>
</file>