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12 september 2026 aan Antoniusstraat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Antoniusstraat in Lievelde op zaterdag 12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12 september 2026 aan Antoniusstraat te Lievel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50</meta:user-defined>
    <meta:user-defined meta:name="OVERHEIDop.GmbID/DC.identifier">gmb-2026-383650</meta:user-defined>
    <meta:user-defined meta:name="OVERHEIDop.versieInformatie"/>
  </office:meta>
</office:document-meta>
</file>