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Sportpark JVV, G. Buwaldaweg 37, Sellingen (Jipsingboertange), evenement '80 jarig jubileum', verzenddatum: 1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36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35 Alcoholwet is verleend, Ontheffing voor het tijdelijk schenken van zwak-alcoholhoudende dranken tijdens het evenement ’80 jarig jubileum’ van 4 september 2026 t/m 6 september 2026</meta:user-defined>
    <dc:language>nl</dc:language>
    <meta:user-defined meta:name="OVERHEIDop.locatietype/OVERHEIDop.gebiedsmarkering">Punt</meta:user-defined>
    <meta:user-defined meta:name="DC.title">Verleende ontheffing art. 35 Alcoholwet: Sportpark JVV, G. Buwaldaweg 37, Sellingen (Jipsingboertange), evenement '80 jarig jubileum', verzenddatum: 10 augustus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48</meta:user-defined>
    <meta:user-defined meta:name="OVERHEIDop.GmbID/DC.identifier">gmb-2026-383648</meta:user-defined>
    <meta:user-defined meta:name="OVERHEIDop.versieInformatie"/>
  </office:meta>
</office:document-meta>
</file>