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30 augustus 2026 aan Goudsmitstraat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Goudsmitstraat in Groenlo op zondag 3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30 augustus 2026 aan Goudsmitstraat te Groen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47</meta:user-defined>
    <meta:user-defined meta:name="OVERHEIDop.GmbID/DC.identifier">gmb-2026-383647</meta:user-defined>
    <meta:user-defined meta:name="OVERHEIDop.versieInformatie"/>
  </office:meta>
</office:document-meta>
</file>