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organiseren van een wandeling van 4 kilometer in het kader van suicidepreventie (Walk into the Light) op 9 en 10 september 2026 te Mariënvelde/Lievel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venement melding</text:span>
          </text:p>
            <text:p text:style-name="last-al">Melding ontvangen voor het organiseren van een wandeling van 4 kilometer in het kader van suicidepreventie (Walk into the Light) op woensdag 9 september 2026 (Mariënvelde) en donderdag 10 september 2026 (Lievelde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383643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64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64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Oost Gelre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Ruimte en infrastructuur | Organisatie en beleid</meta:user-defined>
    <meta:user-defined meta:name="OVERHEIDop.Rubriek/DC.type">evenementmelding</meta:user-defined>
    <dc:language>nl</dc:language>
    <meta:user-defined meta:name="OVERHEIDop.locatietype/OVERHEIDop.gebiedsmarkering">Woonplaats</meta:user-defined>
    <meta:user-defined meta:name="OVERHEIDop.locatietype/OVERHEIDop.gebiedsmarkering">Woonplaats</meta:user-defined>
    <meta:user-defined meta:name="DC.title">Melding voor het organiseren van een wandeling van 4 kilometer in het kader van suicidepreventie (Walk into the Light) op 9 en 10 september 2026 te Mariënvelde/Lievelde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3643</meta:user-defined>
    <meta:user-defined meta:name="OVERHEIDop.GmbID/DC.identifier">gmb-2026-383643</meta:user-defined>
    <meta:user-defined meta:name="OVERHEIDop.versieInformatie"/>
  </office:meta>
</office:document-meta>
</file>