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urgemeester Roosstraat 29D, 3035A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8-2026</text:span> een aanvraag voor een omgevingsvergunning, met kenmerk <text:span text:style-name="nadrukvet">Z2026-010982</text:span>/<text:span text:style-name="nadrukvet">2026080900121</text:span>, heeft ontvangen voor de Bouwactiviteit (omgevingsplan), Bouwactiviteit (technisch). <text:span text:style-name="nadrukcur">(Grondslag: Omgevingswet, artikel 5.1)</text:span></text:p>
            <text:p text:style-name="common-al">De aanvraag betreft een wijziging bouwplan t.o.v. de verleende omgevingsvergunning Z2025-003728/ OMV.25.05.00093, de wijziging betreft het omzetten van 15 appartementren naar 6 eengezinswoningen en wijziging van de achtergevel op de locatie Burgemeester Roosstraat 25-29, 3035A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36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982</meta:user-defined>
    <meta:user-defined meta:name="DCTERMS.abstract">Wijziging bouwplan t.o.v. verleende omgevingsvergunning Z2025-003728/ OMV.25.05.00093, betreft wijziging van 15 app. in 6 EGW en achte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Burgemeester Roosstraat 29D, 3035AB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41</meta:user-defined>
    <meta:user-defined meta:name="OVERHEIDop.GmbID/DC.identifier">gmb-2026-383641</meta:user-defined>
    <meta:user-defined meta:name="OVERHEIDop.versieInformatie"/>
  </office:meta>
</office:document-meta>
</file>