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Dwarsweg 6, 9982TW Uithuizermeeden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tuinhuis op de locatie Dwarsweg 6, 9982TW Uithuizermeed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6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281</meta:user-defined>
    <meta:user-defined meta:name="DCTERMS.abstract">het bouwen van een tuinhuis, Dwarsweg 6, 9982TW Uithuizermeeden (21 september 2026)</meta:user-defined>
    <dc:language>nl</dc:language>
    <meta:user-defined meta:name="DC.title">Besluit op omgevingsvergunning, Dwarsweg 6, 9982TW Uithuizermeeden (BOPA)</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629</meta:user-defined>
    <meta:user-defined meta:name="OVERHEIDop.publicationIssue">383640</meta:user-defined>
    <meta:user-defined meta:name="OVERHEIDop.GmbID/DC.identifier">gmb-2026-383640</meta:user-defined>
    <meta:user-defined meta:name="OVERHEIDop.versieInformatie"/>
  </office:meta>
</office:document-meta>
</file>