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Elandsgracht 122-3 1016VB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vervangen van de ramen in de voorgevel ter plaatse van de derde verdieping van het gebouw</text:p>
            <text:p text:style-name="common-al">Zaakadres: Elandsgracht 122-3 1016VB Amsterdam</text:p>
            <text:p text:style-name="common-al">Datum ontvangst: 02-07-2026</text:p>
            <text:p text:style-name="common-al">Zaaknummer: Z2026-029236</text:p>
            <text:p text:style-name="common-al">DSO-nummer: 2026070201178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3636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636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636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9236</meta:user-defined>
    <meta:user-defined meta:name="DCTERMS.abstract">vervangen van de ramen in de voorgevel ter plaatse van de derde verdieping van het gebouw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Elandsgracht 122-3 1016VB Amsterdam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636</meta:user-defined>
    <meta:user-defined meta:name="OVERHEIDop.GmbID/DC.identifier">gmb-2026-383636</meta:user-defined>
    <meta:user-defined meta:name="OVERHEIDop.versieInformatie"/>
  </office:meta>
</office:document-meta>
</file>