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omzetten van een bedrijfswoning naar een burgerwoning Einsteinstraat 14b-1, 2811EP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eft de Omgevingsdienst Midden-Holland (ODMH) namens gemeente Bodegraven-Reeuwijk besloten om de beslistermijn van de aanvraag met kenmerk 2026-00015633 voor het omzetten van een bedrijfswoning naar een burgerwoning op de locatie Einsteinstraat 14b-1, 2811EP Reeuwijk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836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633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DC.title">Beslistermijn verlengen aanvraag het omzetten van een bedrijfswoning naar een burgerwoning Einsteinstraat 14b-1, 2811EP Reeu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35</meta:user-defined>
    <meta:user-defined meta:name="OVERHEIDop.GmbID/DC.identifier">gmb-2026-383635</meta:user-defined>
    <meta:user-defined meta:name="OVERHEIDop.versieInformatie"/>
  </office:meta>
</office:document-meta>
</file>