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de seniorenkermis op 15 september 2026 aan De Swite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de seniorenkermis bij De Swite op dinsdag 15 september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6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de seniorenkermis op 15 september 2026 aan De Swite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633</meta:user-defined>
    <meta:user-defined meta:name="OVERHEIDop.GmbID/DC.identifier">gmb-2026-383633</meta:user-defined>
    <meta:user-defined meta:name="OVERHEIDop.versieInformatie"/>
  </office:meta>
</office:document-meta>
</file>