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Braakdijk R 45 ROOD, 1509 BL Zaandam - het plaatsen van een  bestaande 2-laagse woonar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6582 - het plaatsen van een  bestaande 2-laagse woonark  -  - op de locatie Braakdijk R 45 ROOD, 1509 BL Zaandam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363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2026056582</meta:user-defined>
    <dc:language>nl</dc:language>
    <meta:user-defined meta:name="OVERHEIDop.locatietype/OVERHEIDop.gebiedsmarkering">Punt</meta:user-defined>
    <meta:user-defined meta:name="DC.title">Verlenging beslistermijn omgevingsvergunning - Braakdijk R 45 ROOD, 1509 BL Zaandam - het plaatsen van een  bestaande 2-laagse woonar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31</meta:user-defined>
    <meta:user-defined meta:name="OVERHEIDop.GmbID/DC.identifier">gmb-2026-383631</meta:user-defined>
    <meta:user-defined meta:name="OVERHEIDop.versieInformatie"/>
  </office:meta>
</office:document-meta>
</file>