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steiger te plaatsen van 10-8 t/m 18-8-26 tot 17:00 en van 02-09 t/m 16-06-2026, thv Nieuwesloot 39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hv Nieuwesloot 39 Alkmaar<text:span text:style-name="nadrukvet">; </text:span>steiger te plaatsen van 10-8 t/m 18-8-26 tot 17:00 en van 02-09 t/m 16-06-2026</text:p>
            <text:p text:style-name="common-al">
            
          </text:p>
            <text:p text:style-name="common-al">Verzenddatum:  10-08-2026 </text:p>
            <text:p text:style-name="common-al">Zaaknummer: 0000139795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36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7958</meta:user-defined>
    <dc:language>nl</dc:language>
    <meta:user-defined meta:name="OVERHEIDop.locatietype/OVERHEIDop.gebiedsmarkering">Vlak</meta:user-defined>
    <meta:user-defined meta:name="DC.title">Omgevingsvergunning regulier Verleend: steiger te plaatsen van 10-8 t/m 18-8-26 tot 17:00 en van 02-09 t/m 16-06-2026, thv Nieuwesloot 39 Alkmaar</meta:user-defined>
    <meta:user-defined meta:name="DCTERMS.W3CDTF/DCTERMS.available">2026-08-12</meta:user-defined>
    <meta:user-defined meta:name="DCTERMS.W3CDTF/OVERHEIDop.jaargang">2026</meta:user-defined>
    <meta:user-defined meta:name="OVERHEIDop.publicationIssue">383629</meta:user-defined>
    <meta:user-defined meta:name="OVERHEIDop.GmbID/DC.identifier">gmb-2026-383629</meta:user-defined>
    <meta:user-defined meta:name="OVERHEIDop.versieInformatie"/>
  </office:meta>
</office:document-meta>
</file>