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6 september 2026 aan Weijenborgerdijk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Weijenborgerdijk in Lichtenvoorde op zondag 6 september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62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6 september 2026 aan Weijenborgerdijk te Lichtenvoor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627</meta:user-defined>
    <meta:user-defined meta:name="OVERHEIDop.GmbID/DC.identifier">gmb-2026-383627</meta:user-defined>
    <meta:user-defined meta:name="OVERHEIDop.versieInformatie"/>
  </office:meta>
</office:document-meta>
</file>