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Nieuwezijds Voorburgwal 359 1012RM Amsterdam</text:p>
      <text:section text:name="zakelijke-mededeling_id1-3-2" text:style-name="zakelijke-mededeling">
        <text:section text:name="zakelijke-mededeling-tekst_id1-3-2-1" text:style-name="zakelijke-mededeling-tekst">
          <text:section text:name="tekst_id1-3-2-1-1" text:style-name="tekst">
            <text:p text:style-name="common-al">Omschrijving: tijdelijk verplaatsen van 4 bomen tbv bouwplaatsinrichting</text:p>
            <text:p text:style-name="common-al">Besluit: verleend</text:p>
            <text:p text:style-name="common-al">Besluit verzonden op: 07-08-2026</text:p>
            <text:p text:style-name="common-al">Zaakadres: Nieuwezijds Voorburgwal 359 1012RM Amsterdam</text:p>
            <text:p text:style-name="common-al">Zaaknummer: Z2026-032076</text:p>
            <text:p text:style-name="common-al">DSO-nummer: 2026071601319</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nitth.sdc@amsterdam.nl?Subject=Dossiernummer Z2026-032076" xlink:type="simple">procesunitth.sdc@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62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2076</meta:user-defined>
    <meta:user-defined meta:name="DCTERMS.abstract">tijdelijk verplaatsen van 4 bomen tbv bouwplaatsinrichting</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Nieuwezijds Voorburgwal 359 1012RM Amsterdam</meta:user-defined>
    <meta:user-defined meta:name="DCTERMS.W3CDTF/DCTERMS.available">2026-08-12</meta:user-defined>
    <meta:user-defined meta:name="DCTERMS.W3CDTF/OVERHEIDop.jaargang">2026</meta:user-defined>
    <meta:user-defined meta:name="OVERHEIDop.externeBijlage">WEP_B008 foto|exb-2026-28618</meta:user-defined>
    <meta:user-defined meta:name="OVERHEIDop.externeBijlage">WEP_B001 Samenvatting|exb-2026-28619</meta:user-defined>
    <meta:user-defined meta:name="OVERHEIDop.externeBijlage">WEP_B003 foto|exb-2026-28620</meta:user-defined>
    <meta:user-defined meta:name="OVERHEIDop.externeBijlage">WEP_B002 Overzicht bomen|exb-2026-28621</meta:user-defined>
    <meta:user-defined meta:name="OVERHEIDop.externeBijlage">WEP_Z2026-032076 OW Beschikking|exb-2026-28622</meta:user-defined>
    <meta:user-defined meta:name="OVERHEIDop.externeBijlage">WEP_B004 foto|exb-2026-28623</meta:user-defined>
    <meta:user-defined meta:name="OVERHEIDop.externeBijlage">WEP_B009 Bomenposter|exb-2026-28624</meta:user-defined>
    <meta:user-defined meta:name="OVERHEIDop.externeBijlage">WEP_B006 foto|exb-2026-28625</meta:user-defined>
    <meta:user-defined meta:name="OVERHEIDop.externeBijlage">WEP_B007 foto|exb-2026-28626</meta:user-defined>
    <meta:user-defined meta:name="OVERHEIDop.externeBijlage">WEP_B005 foto|exb-2026-28627</meta:user-defined>
    <meta:user-defined meta:name="OVERHEIDop.publicationIssue">383624</meta:user-defined>
    <meta:user-defined meta:name="OVERHEIDop.GmbID/DC.identifier">gmb-2026-383624</meta:user-defined>
    <meta:user-defined meta:name="OVERHEIDop.versieInformatie"/>
  </office:meta>
</office:document-meta>
</file>