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n Kinsbergenstraat 7, 7311 BL Apeldoorn, het splitsen van een p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08-08-2026</text:p>
            <text:p text:style-name="common-al">Zaaknummer:  02006350090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8362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2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2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50090</meta:user-defined>
    <dc:language>nl</dc:language>
    <meta:user-defined meta:name="OVERHEIDop.locatietype/OVERHEIDop.gebiedsmarkering">Punt</meta:user-defined>
    <meta:user-defined meta:name="DC.title">Aanvraag Omgevingsvergunning Van Kinsbergenstraat 7, 7311 BL Apeldoorn, het splitsen van een pand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621</meta:user-defined>
    <meta:user-defined meta:name="OVERHEIDop.GmbID/DC.identifier">gmb-2026-383621</meta:user-defined>
    <meta:user-defined meta:name="OVERHEIDop.versieInformatie"/>
  </office:meta>
</office:document-meta>
</file>