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Joar Uut 31 december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01-08-2026</text:p>
            <text:p text:style-name="common-al">Omschrijving: Joar uut 2026 </text:p>
            <text:p text:style-name="common-al">Locatie: Tullekensmolenweg 119, 7364 BB Lieren</text:p>
            <text:p text:style-name="common-al">Zaaknummer: 02006339909</text:p>
            <text:p text:style-name="common-al">Datum evenement: 31 december 2026</text:p>
            <text:p text:style-name="last-al">Tijdstip evenement: 15.00 uur tot 21.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361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1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1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39909</meta:user-defined>
    <dc:language>nl</dc:language>
    <meta:user-defined meta:name="OVERHEIDop.locatietype/OVERHEIDop.gebiedsmarkering">Punt</meta:user-defined>
    <meta:user-defined meta:name="DC.title">Aanvraag evenementenvergunning Joar Uut 31 december 2026</meta:user-defined>
    <meta:user-defined meta:name="DCTERMS.W3CDTF/DCTERMS.available">2026-08-12</meta:user-defined>
    <meta:user-defined meta:name="DCTERMS.W3CDTF/OVERHEIDop.jaargang">2026</meta:user-defined>
    <meta:user-defined meta:name="OVERHEIDop.publicationIssue">383619</meta:user-defined>
    <meta:user-defined meta:name="OVERHEIDop.GmbID/DC.identifier">gmb-2026-383619</meta:user-defined>
    <meta:user-defined meta:name="OVERHEIDop.versieInformatie"/>
  </office:meta>
</office:document-meta>
</file>