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ansvaalstraat 62-H 1092H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kozijnen</text:p>
            <text:p text:style-name="common-al">Zaakadres: Transvaalstraat 62-H 1092HN Amsterdam</text:p>
            <text:p text:style-name="common-al">Datum ontvangst: 15-07-2026</text:p>
            <text:p text:style-name="common-al">Zaaknummer: Z2026-031386</text:p>
            <text:p text:style-name="common-al">DSO-nummer: 20260715017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6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86</meta:user-defined>
    <meta:user-defined meta:name="DCTERMS.abstract">het veranderen van de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ansvaalstraat 62-H 1092H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17</meta:user-defined>
    <meta:user-defined meta:name="OVERHEIDop.GmbID/DC.identifier">gmb-2026-383617</meta:user-defined>
    <meta:user-defined meta:name="OVERHEIDop.versieInformatie"/>
  </office:meta>
</office:document-meta>
</file>