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23 augustus 2026 aan Mozartstraat (tussen huisnummer 15 en 17)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 Melding ontvangen voor het organiseren van een buurtfeest in de Mozartstraat (tussen huisnummer 15 en 17) in Lichtenvoorde op zondag 23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61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23 augustus 2026 aan Mozartstraat (tussen huisnummer 15 en 17) te Lichtenvoor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615</meta:user-defined>
    <meta:user-defined meta:name="OVERHEIDop.GmbID/DC.identifier">gmb-2026-383615</meta:user-defined>
    <meta:user-defined meta:name="OVERHEIDop.versieInformatie"/>
  </office:meta>
</office:document-meta>
</file>