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omgevingsvergunning Kerkewijk 21, 3901 EA Veenendaal, Kerkewijk 19, 3901 EA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 Kerkewijk 21, 3901 EA Veenendaal, Kerkewijk 19, 3901 EA Veenendaal</text:span>
          </text:p>
            <text:p text:style-name="common-al">De gemeente Veenendaal heeft een aanvraag voor een omgevingsvergunning ontvangen. De vergunning is op 06-08-2026 aangevraagd voor het wijzigen van de gevel voor de locatie Kerkewijk 21, 3901 EA Veenendaal, Kerkewijk 19, 3901 EA Veenendaal en is geregistreerd onder het nummer CLZ-00015581.</text:p>
            <text:p text:style-name="last-al">De aanvraag is in te zien bij het Omgevingsloket in het gemeentehuis van Veenendaal. Het Omgevingsloket is alleen op afspraak bereikbaar. Heeft u vragen of wilt u een afspraak maken dan kunt u per email contact opnemen met team Ruimtelijke Processen via <text:a xlink:href="mailto:omgevingsloket@veenendaal.nl" xlink:type="simple">omgevingsloket@veenendaal.nl</text:a>. Tegen bovengenoemde aanvragen is in dit stadium geen bezwaar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8361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1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1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5581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Publicatie aanvraag omgevingsvergunning Kerkewijk 21, 3901 EA Veenendaal, Kerkewijk 19, 3901 EA Veenendaal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614</meta:user-defined>
    <meta:user-defined meta:name="OVERHEIDop.GmbID/DC.identifier">gmb-2026-383614</meta:user-defined>
    <meta:user-defined meta:name="OVERHEIDop.versieInformatie"/>
  </office:meta>
</office:document-meta>
</file>