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buurtfeest op 29 augustus 2026 aan Het Blik te Groenlo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een buurtfeest aan Het Blik in Groenlo op zaterdag 29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8360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0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0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buurtfeest op 29 augustus 2026 aan Het Blik te Groenlo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609</meta:user-defined>
    <meta:user-defined meta:name="OVERHEIDop.GmbID/DC.identifier">gmb-2026-383609</meta:user-defined>
    <meta:user-defined meta:name="OVERHEIDop.versieInformatie"/>
  </office:meta>
</office:document-meta>
</file>