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lichtingstijden aanpassen open tennistoernooi op 3 september 2026, Nieuwe Kalfjeslaan 19A, 1182 AA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melding incidentele festiviteit ontvangen voor de locatie Nieuwe Kalfjeslaan 19A, 1182 AA Amstelveen. De melding is geregistreerd onder zaaknummer Z2026-00007757. De melding betreft Verlichtingstijden aanpassen open tennistoernooi op 3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75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36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757</meta:user-defined>
    <meta:user-defined meta:name="DCTERMS.abstract">Betreft: melding op locatie Nieuwe Kalfjeslaan 19A, 1182 AA Amstelveen</meta:user-defined>
    <dc:language>nl</dc:language>
    <meta:user-defined meta:name="OVERHEIDop.locatietype/OVERHEIDop.gebiedsmarkering">Punt</meta:user-defined>
    <meta:user-defined meta:name="DC.title">Melding Verlichtingstijden aanpassen open tennistoernooi op 3 september 2026, Nieuwe Kalfjeslaan 19A, 1182 AA Amstel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05</meta:user-defined>
    <meta:user-defined meta:name="OVERHEIDop.GmbID/DC.identifier">gmb-2026-383605</meta:user-defined>
    <meta:user-defined meta:name="OVERHEIDop.versieInformatie"/>
  </office:meta>
</office:document-meta>
</file>