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- Alkemadelaan thv 5 te Roelofarendsveen (o.w.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3 augustus 2026 een melding ontvangen. De melding is ingediend voor het starten van een milieubelastende activiteit op de locatie Alkemadelaan thv 5 te Roelofarendsveen (o.w.). Deze melding is geregistreerd in het Omgevingsloket onder verzoeknummer 2026080300341. </text:p>
            <text:p text:style-name="common-al">De melding gaat over het graven in verontreinigde grond wegens werk aan kabels/ leidingen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836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ag en Braass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914291</meta:user-defined>
    <meta:user-defined meta:name="DCTERMS.abstract">het starten van een milieubelastende activiteit </meta:user-defined>
    <dc:language>nl</dc:language>
    <meta:user-defined meta:name="OVERHEIDop.locatietype/OVERHEIDop.gebiedsmarkering">Adres</meta:user-defined>
    <meta:user-defined meta:name="DC.title">Ingekomen melding milieubelastende activiteit - Alkemadelaan thv 5 te Roelofarendsveen (o.w.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04</meta:user-defined>
    <meta:user-defined meta:name="OVERHEIDop.GmbID/DC.identifier">gmb-2026-383604</meta:user-defined>
    <meta:user-defined meta:name="OVERHEIDop.versieInformatie"/>
  </office:meta>
</office:document-meta>
</file>