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zaaknummer Z/26/271228, het verbouwen van het pand tot winkel en 3 woningen Oranjestraat 8 (winkel) en Hantermansstraat 3, 3a en 5 (woningen) te Almelo, datum besluit: 10-08-2026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De behandeltermijn van de Omgevingsvergunning meervoudig (regulier) is verlengd met ten hoogste zes wek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lo</text:p>
            </table:table-cell>
            <table:table-cell office:value-type="string" table:style-name="header.C">
              <text:p text:style-name="headerright"><text:span text:style-name="nr">Nr. 383603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60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60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me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lo</meta:user-defined>
    <meta:user-defined meta:name="OVERHEID.Gemeente/OVERHEID.authority">Alme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Z/26/271228</meta:user-defined>
    <meta:user-defined meta:name="DCTERMS.abstract">het verbouwen van het pand tot winkel en 3 woningen Oranjestraat 8 (winkel) en Hantermansstraat 3, 3a en 5 (woningen) te Almelo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Verlenging beslistermijn omgevingsvergunning, zaaknummer Z/26/271228, het verbouwen van het pand tot winkel en 3 woningen Oranjestraat 8 (winkel) en Hantermansstraat 3, 3a en 5 (woningen) te Almelo, datum besluit: 10-08-2026.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603</meta:user-defined>
    <meta:user-defined meta:name="OVERHEIDop.GmbID/DC.identifier">gmb-2026-383603</meta:user-defined>
    <meta:user-defined meta:name="OVERHEIDop.versieInformatie"/>
  </office:meta>
</office:document-meta>
</file>