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tuinkast op volkstuin op het perceel nabij Tiendeweg Oost, Nabij Tiendweg Oost/ t Waaltje (organische tuin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Het plaatsen van een tuinkast op volkstuin op het perceel nabij Tiendeweg Oost op locatie Nabij Tiendweg Oost/ t Waaltje (organische tuin Pape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18 septem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36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091</meta:user-defined>
    <meta:user-defined meta:name="DCTERMS.abstract">Betreft:  Besluit op locatie Nabij Tiendweg Oost/ t Waaltje (organische tuin Papendrecht)</meta:user-defined>
    <dc:language>nl</dc:language>
    <meta:user-defined meta:name="OVERHEIDop.locatietype/OVERHEIDop.gebiedsmarkering">Vlak</meta:user-defined>
    <meta:user-defined meta:name="DC.title">Toestemming voor Het plaatsen van een tuinkast op volkstuin op het perceel nabij Tiendeweg Oost, Nabij Tiendweg Oost/ t Waaltje (organische tuin Papendrecht)</meta:user-defined>
    <meta:user-defined meta:name="DCTERMS.W3CDTF/DCTERMS.available">2026-08-12</meta:user-defined>
    <meta:user-defined meta:name="DCTERMS.W3CDTF/OVERHEIDop.jaargang">2026</meta:user-defined>
    <meta:user-defined meta:name="OVERHEIDop.publicationIssue">383601</meta:user-defined>
    <meta:user-defined meta:name="OVERHEIDop.GmbID/DC.identifier">gmb-2026-383601</meta:user-defined>
    <meta:user-defined meta:name="OVERHEIDop.versieInformatie"/>
  </office:meta>
</office:document-meta>
</file>