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uitbreidingVenneni22f4babb-43f9-4e80-a961-7dd2f4eab48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Uitbreiden Gehandicaptenparkeerplaatsen op kenteken nabij de woning in de De Vennen te Delfzijl in de gemeente Eemsdelta </text:p>
      <text:section text:name="regeling_id1-3-2" text:style-name="regeling">
        <text:section text:name="aanhef_id1-3-2-1" text:style-name="aanhef">
          <text:section text:name="context_id1-3-2-1-1" text:style-name="context">
            <text:p text:style-name="context.al">Kenmerk: 1295591</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Er zijn meerdere verzoeken ingediend voor gehandicaptenparkeerplaatsen aan het nieuwe parkeerplein aan de Havenstraat. Hier stonden tijdelijk meerdere gehandicaptenparkeerplaatsen voor gebruikers aan de nabijgelegen Willemstraat. Om ruimte te maken op het nieuw gerealiseerde parkeerplein, zijn deze tijdelijke gehandicaptenparkeerplaatsen verplaatst naar het nabij gelegen parkeerplein aan de Vennen.</text:p>
            <text:p text:style-name="considerans.al">Deze parkeervakken aan de Vennen zijn echter niet breed genoeg, en behoeven uitbreiding. Hiermee zal een enkele parkeerplaats vermaakt moeten worden om de overige vier uit te breiden naar de door landelijke richtlijnen aangegeven breedte van 3m50. </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De Vennen gelegen is in de bebouwde kom van Delfzijl;</text:p>
            <text:p text:style-name="considerans.al">- De Vennen in het beheer is van de gemeente Eemsdelta;</text:p>
            <text:p text:style-name="considerans.al">- De gemeente Eemsdelta bevoegd is tot het nemen van dit verkeersbesluit;</text:p>
            <text:p text:style-name="considerans.al">- Betrokkenen heeft zodanige beperkingen dat deze recht heeft op en in het bezit is van een Europese gehandicaptenparkeerkaart;</text:p>
            <text:p text:style-name="considerans.al">- Uit parkeeronderzoek is gebleken dat er binnen de door betrokkenen maximaal te overbruggen loopafstand, in de regel geen vrije parkeergelegenheid beschikbaar is;</text:p>
            <text:p text:style-name="considerans.al">- Betrokkenen beschikken niet over eigen parkeerruimte en is daarom aangewezen op openbare parkeerplaatsen;</text:p>
            <text:p text:style-name="considerans.al">- Betrokkenen hebben behoefte aan ruime gehandicaptenparkeerplaatsen vanwege hun persoonlijke omstandigheden;</text:p>
            <text:p text:style-name="considerans.al">- Er veel nieuwe parkeerruimte gerealiseerd is in de directe omgeving voor bestuurders zonder een gehandicaptenparkeerkaart;</text:p>
            <text:p text:style-name="considerans.al">- Er geen significante hoeveelheid parkeerruimte verdwijnt ten behoeve van de uitbreiding van de gehandicaptenparkeerplaatsen;</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betrokkenen zijn in het bezit van een geldige gehandicaptenparkeerkaart en is aantoonbaar slecht ter been. Betrokkene beschikt niet over een mogelijkheid om op eigen terrein te parkeren. Bovendien is sprake van een hoge parkeerdruk in de directe omgeving van de woning. Hierdoor is het vaak niet mogelijk om op redelijke loopafstand een parkeerplaats te vinden.</text:p>
            <text:p text:style-name="considerans.al">Het is voor betrokkene van groot belang om nabij de woning te kunnen parkeren, zodat de fysieke belasting beperkt blijft. Door het instellen van een gereserveerde gehandicaptenparkeerplaats op kenteken wordt de mobiliteit van betrokkene gewaarborgd en wordt voorkomen dat onveilige of onwenselijke situaties ontstaan wanneer betrokkene verder weg moet parkeren of op ongebruikelijke plaatsen moet in- of uitstappen.</text:p>
            <text:p text:style-name="considerans.al">Voor de betrokkene is het ook van groot belang de fysieke ruimte te hebben om gebruik te kunnen maken van hun voertuig. Hiermee is het volgen van de landelijke richtlijnen van het CROW duidend voor de instap- en uitstapruimte met het gebruik van bijvoorbeeld rolstoel of rollator.</text:p>
            <text:p text:style-name="considerans.al">Er zijn in het afgelopen jaar veel nieuwe parkeerplaatsen gerealiseerd voor alle soorten bestuurders en bezoekers aan het centrum van Delfzijl. Hierdoor is de parkeerruimte voor het centrum voldoende geborgd om het vervallen van één parkeerplaats goed op te kunnen vang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de hoeveelheid parkeerplaatsen op de aangegeven locatie aan de zuidkant van het Vennenplein terug te brengen van 5 naar 4, om de breedte van deze parkeerplaatsen uit te breiden voor gebruik van die bestuurders met gehandicaptenparkeerplaats wiens kenteken deze parkeerplaats markeert voor hun gebruik. </text:p>
            <text:p text:style-name="common-al">
            <text:span text:style-name="nadrukvet">Situatieschets</text:span>
          </text:p>
            <text:p text:style-name="last-al">
            <draw:frame><draw:text-box><text:section text:name="plaatje_id1-3-2-2-1-3-1" text:style-name="plaatje">
              <text:p text:style-name="illustratie_id1-3-2-2-1-3-1-1"><draw:frame draw:style-name="illustratie_id1-3-2-2-1-3-1-1" text:anchor-type="paragraph" svg:width="140mm" svg:height="147.6mm"><draw:image xlink:href="Pictures/uitbreidingVenneni22f4babb-43f9-4e80-a961-7dd2f4eab48e.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06-08-2026</text:span>
            <text:span text:style-name="datum"/>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36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De Vennen, Delfzijl</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95591</meta:user-defined>
    <meta:user-defined meta:name="OVERHEIDop.verkeersbordcode">E6</meta:user-defined>
    <dc:language>nl</dc:language>
    <meta:user-defined meta:name="OVERHEIDop.locatietype/OVERHEIDop.gebiedsmarkering">Weg</meta:user-defined>
    <meta:user-defined meta:name="OVERHEIDop.locatietype/OVERHEIDop.gebiedsmarkering">Weg</meta:user-defined>
    <meta:user-defined meta:name="DC.title">Verkeersbesluit Uitbreiden Gehandicaptenparkeerplaatsen op kenteken nabij de woning in de De Vennen te Delfzijl in de gemeente Eemsdelta</meta:user-defined>
    <meta:user-defined meta:name="DCTERMS.W3CDTF/DCTERMS.available">2026-08-12</meta:user-defined>
    <meta:user-defined meta:name="DCTERMS.W3CDTF/OVERHEIDop.jaargang">2026</meta:user-defined>
    <meta:user-defined meta:name="OVERHEIDop.publicationIssue">383600</meta:user-defined>
    <meta:user-defined meta:name="OVERHEIDop.GmbID/DC.identifier">gmb-2026-383600</meta:user-defined>
    <meta:user-defined meta:name="OVERHEIDop.versieInformatie"/>
  </office:meta>
</office:document-meta>
</file>