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vrachtwagenloods Nieuwe Kruidmolenweg 1 (10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het plaatsen van een vrachtwagenloods op een reeds verhard opslagterrein op de locatie Nieuwe Kruidmolenweg 1, Vlissingen.</text:p>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83598</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8</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98</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ende omgevingsvergunning plaatsen vrachtwagenloods Nieuwe Kruidmolenweg 1 (10 augustus 2026)</meta:user-defined>
    <meta:user-defined meta:name="DCTERMS.W3CDTF/DCTERMS.available">2026-08-12</meta:user-defined>
    <meta:user-defined meta:name="DCTERMS.W3CDTF/OVERHEIDop.jaargang">2026</meta:user-defined>
    <meta:user-defined meta:name="OVERHEIDop.publicationIssue">383598</meta:user-defined>
    <meta:user-defined meta:name="OVERHEIDop.GmbID/DC.identifier">gmb-2026-383598</meta:user-defined>
    <meta:user-defined meta:name="OVERHEIDop.versieInformatie"/>
  </office:meta>
</office:document-meta>
</file>