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voor evenementenvergunning samen eten op het Willie Das-plein op 29 augustus 2026 op locatie Voorstraat 10, 1394CS Nederhorst den 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0 augustus 2026 een evenementenvergunning verleend voor het evenement samen eten op het Willie Das-plein op 29 augustus 2026 op locatie Voorstraat 10, 1394CS Nederhorst den Berg met zaaknummer Z2026-00000528.</text:p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528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359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528</meta:user-defined>
    <meta:user-defined meta:name="DCTERMS.abstract">Betreft: Beschikking op aanvraag op locatie Voorstraat 10, 1394CS Nederhorst den Berg. Startdatum:21 mei 2026 datum besluit: 10 augustus 2026</meta:user-defined>
    <dc:language>nl</dc:language>
    <meta:user-defined meta:name="OVERHEIDop.locatietype/OVERHEIDop.gebiedsmarkering">Punt</meta:user-defined>
    <meta:user-defined meta:name="DC.title">Kennisgeving besluit voor evenementenvergunning samen eten op het Willie Das-plein op 29 augustus 2026 op locatie Voorstraat 10, 1394CS Nederhorst den Ber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94</meta:user-defined>
    <meta:user-defined meta:name="OVERHEIDop.GmbID/DC.identifier">gmb-2026-383594</meta:user-defined>
    <meta:user-defined meta:name="OVERHEIDop.versieInformatie"/>
  </office:meta>
</office:document-meta>
</file>