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alcoholwetvergunning, exploitatievergunning en terrasvergunning voor horecabedrijf Eetwinkel VIER aan Markt 4-6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coholwetvergunning, exploitatievergunning en terrasvergunning</text:span>
          </text:p>
            <text:p text:style-name="common-al">De bovengenoemde vergunningen verleend voor horecabedrijf Eetwinkel VIER, Markt 4-6 in Groenlo;</text:p>
            <text:p text:style-name="common-al">Datum besluit: 22 juli 2026</text:p>
            <text:p text:style-name="common-al">Zaaknummer: 17934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9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7934-2026</meta:user-defined>
    <dc:language>nl</dc:language>
    <meta:user-defined meta:name="OVERHEIDop.locatietype/OVERHEIDop.gebiedsmarkering">Weg</meta:user-defined>
    <meta:user-defined meta:name="DC.title">Toestemming voor het gebruik van een alcoholwetvergunning, exploitatievergunning en terrasvergunning voor horecabedrijf Eetwinkel VIER aan Markt 4-6 te Groen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90</meta:user-defined>
    <meta:user-defined meta:name="OVERHEIDop.GmbID/DC.identifier">gmb-2026-383590</meta:user-defined>
    <meta:user-defined meta:name="OVERHEIDop.versieInformatie"/>
  </office:meta>
</office:document-meta>
</file>