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CIDENTELE FESTIVITEIT CAFE ,MOEKE DE BRUIN, Waechstege 4, 8495 JD Aldeboa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een melding binnengekomen voor het ten gehore brengen van muziek op 21 augustus 2026 in de inrichting op de locatie Waechstege 4, 8495 JD Aldeboarn.</text:p>
            <text:p text:style-name="common-al">
            
          </text:p>
            <text:p text:style-name="last-al">Dit is de tweede incidentele festiviteit dit jaar. In totaal mag een (horeca)bedrijf in Aldeboarn 6 incidentele festiviteiten per jaar houden. De extra muziek die binnen de bebouwing ten gehore wordt gebracht, wordt uiterlijk 02.00 uur beëindigd. De melding staat niet open voor bezwaar en beroe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8358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8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8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Heerenveen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Cultuur en recreatie | Organisatie en beleid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Z.26.572350</meta:user-defined>
    <dc:language>nl</dc:language>
    <meta:user-defined meta:name="OVERHEIDop.locatietype/OVERHEIDop.gebiedsmarkering">Punt</meta:user-defined>
    <meta:user-defined meta:name="DC.title">INCIDENTELE FESTIVITEIT CAFE ,MOEKE DE BRUIN, Waechstege 4, 8495 JD Aldeboar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585</meta:user-defined>
    <meta:user-defined meta:name="OVERHEIDop.GmbID/DC.identifier">gmb-2026-383585</meta:user-defined>
    <meta:user-defined meta:name="OVERHEIDop.versieInformatie"/>
  </office:meta>
</office:document-meta>
</file>