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Marco Polostraat 251-H 1056D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drie externe zelfstandige woonruimten uit drie bergruimten op de zolderverdiepingen van 251, 253 en 255</text:p>
            <text:p text:style-name="common-al">Besluit: </text:p>
            <text:p text:style-name="common-al">Besluit verzonden op: 10-08-2026</text:p>
            <text:p text:style-name="common-al">Zaakadres: Marco Polostraat 251-H 1056DM Amsterdam</text:p>
            <text:p text:style-name="common-al">Zaaknummer: Z2026-02973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973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9732</meta:user-defined>
    <meta:user-defined meta:name="DCTERMS.abstract">het vormen van drie externe zelfstandige woonruimten uit drie bergruimten op de zolderverdiepingen van 251, 253 en 255</meta:user-defined>
    <dc:language>nl</dc:language>
    <meta:user-defined meta:name="OVERHEIDop.locatietype/OVERHEIDop.gebiedsmarkering">Punt</meta:user-defined>
    <meta:user-defined meta:name="DC.title">Besluit woonvormingsvergunning  Marco Polostraat 251-H 1056DM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80</meta:user-defined>
    <meta:user-defined meta:name="OVERHEIDop.GmbID/DC.identifier">gmb-2026-383580</meta:user-defined>
    <meta:user-defined meta:name="OVERHEIDop.versieInformatie"/>
  </office:meta>
</office:document-meta>
</file>