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fault Publicatiesjabloo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het volgende huisnummerbesluit hebben verleend:</text:p>
            <text:p text:style-name="common-al">Traaij 118a en 118b te Driebergen-Rijsenburg, Huisnummerbesluit RX2026-00001995, 10-08-2026</text:p>
            <text:p text:style-name="common-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text:a xlink:href="http://www.heuvelrug.nl/bezwaar-maken" xlink:type="simple">www.heuvelrug.nl/bezwaar-maken</text:a>, of per post naar Kerkplein 2, Postbus 200, 3940 AE in Doorn worden verzonden. Voor het inzien van deze stukken kunt u een verzoek indienen via <text:a xlink:href="mailto:omgevingsverzoeken@heuvelrug.nl" xlink:type="simple">omgevingsverzoeken@heuvelrug.nl</text:a>.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357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7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7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RX2026-00001995</meta:user-defined>
    <meta:user-defined meta:name="DCTERMS.abstract">Traaij 118a en 118b te Driebergen-Rijsenburg, Huisnummerbesluit RX2026-00001995, 10-08-2026</meta:user-defined>
    <dc:language>nl</dc:language>
    <meta:user-defined meta:name="OVERHEIDop.locatietype/OVERHEIDop.gebiedsmarkering">Punt</meta:user-defined>
    <meta:user-defined meta:name="DC.title">Default Publicatiesjabloon</meta:user-defined>
    <meta:user-defined meta:name="DCTERMS.W3CDTF/DCTERMS.available">2026-08-12</meta:user-defined>
    <meta:user-defined meta:name="DCTERMS.W3CDTF/OVERHEIDop.jaargang">2026</meta:user-defined>
    <meta:user-defined meta:name="OVERHEIDop.publicationIssue">383578</meta:user-defined>
    <meta:user-defined meta:name="OVERHEIDop.GmbID/DC.identifier">gmb-2026-383578</meta:user-defined>
    <meta:user-defined meta:name="OVERHEIDop.versieInformatie"/>
  </office:meta>
</office:document-meta>
</file>