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van 15 woningen, Catharinahof 5, 7, 9, 11, 13, 15, 26, 28, 30, 32, 34 en Lankerthof 18, 20, 22, 24 Egchel</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0 augustus 2026 een besluit genomen op de aanvraag omgevingsvergunning voor het realiseren van 15 woningen op de locatie Catharinahof 5, 7, 9, 11, 13, 15, 26, 28, 30, 32, 34 en Lankerthof 18, 20, 22, 24 Egchel. De aanvraag is geregistreerd onder zaaknummer Z2026-00003020.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13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3020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1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35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20</meta:user-defined>
    <meta:user-defined meta:name="DCTERMS.abstract">Betreft:  Besluit op locatie Catharinahof 5, 7, 9, 11, 13, 15, 26, 28, 30, 32, 34 en Lankerthof 18, 20, 22, 24 Egchel</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Toestemming voor realiseren van 15 woningen, Catharinahof 5, 7, 9, 11, 13, 15, 26, 28, 30, 32, 34 en Lankerthof 18, 20, 22, 24 Egchel</meta:user-defined>
    <meta:user-defined meta:name="DCTERMS.W3CDTF/DCTERMS.available">2026-08-12</meta:user-defined>
    <meta:user-defined meta:name="DCTERMS.W3CDTF/OVERHEIDop.jaargang">2026</meta:user-defined>
    <meta:user-defined meta:name="OVERHEIDop.publicationIssue">383568</meta:user-defined>
    <meta:user-defined meta:name="OVERHEIDop.GmbID/DC.identifier">gmb-2026-383568</meta:user-defined>
    <meta:user-defined meta:name="OVERHEIDop.versieInformatie"/>
  </office:meta>
</office:document-meta>
</file>