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rleend Zuider IJdijk 129 1095KN Amsterdam, Zuider IJdijk 130 1095KN Amsterdam, Zuider IJdijk 131 1095KN Amsterdam, Zuider IJdijk 132 1095KN Amsterdam, Zuider IJdijk 133 1095KN Amsterdam, Zuider IJdijk 134 1095KN Amsterdam</text:p>
      <text:section text:name="zakelijke-mededeling_id1-3-2" text:style-name="zakelijke-mededeling">
        <text:section text:name="zakelijke-mededeling-tekst_id1-3-2-1" text:style-name="zakelijke-mededeling-tekst">
          <text:section text:name="tekst_id1-3-2-1-1" text:style-name="tekst">
            <text:p text:style-name="common-al">Omschrijving: tijdelijk maken van twee nieuwe steigers met toegangsvoorzieningen over de bestaande steigers in De Kom, alsook het aanbrengen van nutsvoorzieningen</text:p>
            <text:p text:style-name="common-al">Besluit: verleend</text:p>
            <text:p text:style-name="common-al">Besluit verzonden op: 07-08-2026</text:p>
            <text:p text:style-name="common-al">Zaakadres: Zuider IJdijk 129 1095KN Amsterdam, Zuider IJdijk 130 1095KN Amsterdam, Zuider IJdijk 131 1095KN Amsterdam, Zuider IJdijk 132 1095KN Amsterdam, Zuider IJdijk 133 1095KN Amsterdam, Zuider IJdijk 134 1095KN Amsterdam</text:p>
            <text:p text:style-name="common-al">Zaaknummer: Z2024-038480</text:p>
            <text:p text:style-name="common-al">DSO-nummer: 2024112200577</text:p>
            <text:p text:style-name="common-al">
            <text:span text:style-name="nadrukvet">Meer informatie</text:span>
          </text:p>
            <text:p text:style-name="common-al">Het besluit en bijbehorende stukken kunt u per e-mail ontvangen. Stuur een verzoek naar <text:a xlink:href="mailto:VTH.Procesuitvoering.sdo@amsterdam.nl?Subject=Dossiernummer Z2024-038480" xlink:type="simple">VTH.Procesuitvoering.sdo@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07-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356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6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6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4-038480</meta:user-defined>
    <meta:user-defined meta:name="DCTERMS.abstract">tijdelijk maken van twee nieuwe steigers met toegangsvoorzieningen over de bestaande steigers in De Kom, alsook het aanbrengen van nutsvoorzieningen</meta:user-defined>
    <dc:language>nl</dc:language>
    <meta:user-defined meta:name="DC.title">Besluit omgevingsvergunning reguliere procedure verleend Zuider IJdijk 129 1095KN Amsterdam, Zuider IJdijk 130 1095KN Amsterdam, Zuider IJdijk 131 1095KN Amsterdam, Zuider IJdijk 132 1095KN Amsterdam, Zuider IJdijk 133 1095KN Amsterdam, Zuider IJdijk 134 1095KN Amsterdam</meta:user-defined>
    <meta:user-defined meta:name="OVERHEIDop.locatietype/OVERHEIDop.gebiedsmarkering">GeometrieRef</meta:user-defined>
    <meta:user-defined meta:name="DCTERMS.W3CDTF/DCTERMS.available">2026-08-12</meta:user-defined>
    <meta:user-defined meta:name="DCTERMS.W3CDTF/OVERHEIDop.jaargang">2026</meta:user-defined>
    <meta:user-defined meta:name="OVERHEIDop.externeBijlage">Afwijkvergunning|exb-2026-28614</meta:user-defined>
    <meta:user-defined meta:name="OVERHEIDop.publicationIssue">383564</meta:user-defined>
    <meta:user-defined meta:name="OVERHEIDop.GmbID/DC.identifier">gmb-2026-383564</meta:user-defined>
    <meta:user-defined meta:name="OVERHEIDop.versieInformatie"/>
  </office:meta>
</office:document-meta>
</file>