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vergunning voor het verhogen van het dak van de nog te bouwen overkapping aan Europaweg 1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trokken omgevingsvergunning</text:span>
         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Europaweg 1, het verhogen van het dak van de nog te bouwen overkapping (kan vergunningvrij worden uitgevoerd), 5-8-2026</text:p>
              </text:list-item>
            </text:list>
            <text:p text:style-name="last-al">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56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getrokken vergunning voor het verhogen van het dak van de nog te bouwen overkapping aan Europaweg 1 te Lichtenvoor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63</meta:user-defined>
    <meta:user-defined meta:name="OVERHEIDop.GmbID/DC.identifier">gmb-2026-383563</meta:user-defined>
    <meta:user-defined meta:name="OVERHEIDop.versieInformatie"/>
  </office:meta>
</office:document-meta>
</file>