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arkeerverbod en wegsleepregeling van 27 t/m 29 augustus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Vanwege het Open035 en de markt geldt er tijdelijk een parkeerverbod op de parkeerterreinen rondom het Marktplein.</text:span> </text:p>
            <text:p text:style-name="al">
            <text:span text:style-name="nadrukvet">Wanneer en waar geldt het parkeerverbod?</text:span>
          </text:p>
            <text:p text:style-name="al">Vanaf 27 augustus 08.00 uur t/m 31 augustus is er een stuk van het parkeerterrein bij het Markplein kant Huizerstraat afgesloten. Vanaf 28 augustus 12.00 uur t/m 29 augustus geldt het parkeerverbod voor het gehele parkeerterrein rondom het Marktplein.</text:p>
            <text:p text:style-name="al">De parkeerverboden en de wegsleepregeling worden met borden aangegeven op locatie.</text:p>
            <text:p text:style-name="al">Let op: uw auto wordt weggesleept tijdens het parkeerverbod. </text:p>
            <text:p text:style-name="al">
            <text:span text:style-name="nadrukvet">Waar kunt u parkeren?</text:span>
          </text:p>
            <text:p text:style-name="al">Vergunninghouders kunnen parkeren in het omliggende schilgebied. Bezoekers kunnen gebruikmaken van de openbare parkeergarages.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8355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Hilversu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ilversum</meta:user-defined>
    <meta:user-defined meta:name="OVERHEID.Gemeente/DCTERMS.publisher">Hilversum</meta:user-defined>
    <meta:user-defined meta:name="OVERHEID.TaxonomieBeleidsagendaDecentraal/OVERHEID.category">Openbare orde en veiligheid | Organisatie en beleid</meta:user-defined>
    <dc:language>nl</dc:language>
    <meta:user-defined meta:name="OVERHEIDop.locatietype/OVERHEIDop.gebiedsmarkering">Gemeente</meta:user-defined>
    <meta:user-defined meta:name="DC.title">Parkeerverbod en wegsleepregeling van 27 t/m 29 augustus 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57</meta:user-defined>
    <meta:user-defined meta:name="OVERHEIDop.GmbID/DC.identifier">gmb-2026-383557</meta:user-defined>
    <meta:user-defined meta:name="OVERHEIDop.versieInformatie"/>
  </office:meta>
</office:document-meta>
</file>