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breiden van een bestaande wektuigenberging en het bouwen van een nieuwe werktuigenberging aan Koolmansdijk 6 te Lievel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evelde)</text:p>
            <text:list text:style-name="id1-3-2-1-1-4">
              <text:list-item text:style-override="id1-3-2-1-1-4-1">
                <text:number>•</text:number>
                <text:p text:style-name="al">Koolmansdijk 6, het uitbreiden van een bestaande wektuigenberging en het bouwen van een nieuwe werktuigenberging, verzonden op 3-8-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8355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5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5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uitbreiden van een bestaande wektuigenberging en het bouwen van een nieuwe werktuigenberging aan Koolmansdijk 6 te Lievelde</meta:user-defined>
    <meta:user-defined meta:name="DCTERMS.W3CDTF/DCTERMS.available">2026-08-13</meta:user-defined>
    <meta:user-defined meta:name="DCTERMS.W3CDTF/OVERHEIDop.jaargang">2026</meta:user-defined>
    <meta:user-defined meta:name="OVERHEIDop.publicationIssue">383556</meta:user-defined>
    <meta:user-defined meta:name="OVERHEIDop.GmbID/DC.identifier">gmb-2026-383556</meta:user-defined>
    <meta:user-defined meta:name="OVERHEIDop.versieInformatie"/>
  </office:meta>
</office:document-meta>
</file>