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 Boomssloot 22 1011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airco-buitenunits op het platte dak</text:p>
            <text:p text:style-name="common-al">Zaakadres: Krom Boomssloot 22 1011GW Amsterdam</text:p>
            <text:p text:style-name="common-al">Datum ontvangst: 28-07-2026</text:p>
            <text:p text:style-name="common-al">Zaaknummer: Z2026-033703</text:p>
            <text:p text:style-name="common-al">DSO-nummer: 202607280069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703</meta:user-defined>
    <meta:user-defined meta:name="DCTERMS.abstract">plaatsen van twee airco-buitenunits op het platte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om Boomssloot 22 1011G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54</meta:user-defined>
    <meta:user-defined meta:name="OVERHEIDop.GmbID/DC.identifier">gmb-2026-383554</meta:user-defined>
    <meta:user-defined meta:name="OVERHEIDop.versieInformatie"/>
  </office:meta>
</office:document-meta>
</file>