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Prinses Irenestraat 19 1077W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in de openbare ruimte vanwege veiligheidsredenen</text:p>
            <text:p text:style-name="common-al">Zaakadres: Prinses Irenestraat 19 1077WT Amsterdam</text:p>
            <text:p text:style-name="common-al">Datum ontvangst: 02-07-2026</text:p>
            <text:p text:style-name="common-al">Zaaknummer: Z2026-029312</text:p>
            <text:p text:style-name="common-al">DSO-nummer: 20260702015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312</meta:user-defined>
    <meta:user-defined meta:name="DCTERMS.abstract">(KAP) het kappen van één boom in de openbare ruimte vanwege veiligheidsrede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Prinses Irenestraat 19 1077WT Amsterdam</meta:user-defined>
    <meta:user-defined meta:name="OVERHEIDop.datumEindeReactietermijn">2026-09-22</meta:user-defined>
    <meta:user-defined meta:name="OVERHEIDop.terinzageleggingBG">https://mijnpublicaties.nl/Publicatie/fc045c4b-c07f-4e1d-57c5-08def6b1bae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51</meta:user-defined>
    <meta:user-defined meta:name="OVERHEIDop.GmbID/DC.identifier">gmb-2026-383551</meta:user-defined>
    <meta:user-defined meta:name="OVERHEIDop.versieInformatie"/>
  </office:meta>
</office:document-meta>
</file>