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leende vergunning voor het plaatsen van een autolaadkraan op 27 augustus 2026, voor Plantsoenstraat 26, 1931BG Egmond aan Zee, verzenddatum 10 augustus 2026 (Z2026-00006190)</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83541</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41</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41</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NH)</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6190</meta:user-defined>
    <meta:user-defined meta:name="DCTERMS.abstract">plaatsen autolaadkraan plantsoenstraat 26Plantsoenstraat 26, 1931BG Egmond aan Zee, verzenddatum 7 augustus 2026 (Z2026-00006190)</meta:user-defined>
    <dc:language>nl</dc:language>
    <meta:user-defined meta:name="OVERHEIDop.locatietype/OVERHEIDop.gebiedsmarkering">Punt</meta:user-defined>
    <meta:user-defined meta:name="DC.title">Verleende vergunning voor het plaatsen van een autolaadkraan op 27 augustus 2026, voor Plantsoenstraat 26, 1931BG Egmond aan Zee, verzenddatum 10 augustus 2026 (Z2026-00006190)</meta:user-defined>
    <meta:user-defined meta:name="DCTERMS.W3CDTF/DCTERMS.available">2026-08-12</meta:user-defined>
    <meta:user-defined meta:name="DCTERMS.W3CDTF/OVERHEIDop.jaargang">2026</meta:user-defined>
    <meta:user-defined meta:name="OVERHEIDop.publicationIssue">383541</meta:user-defined>
    <meta:user-defined meta:name="OVERHEIDop.GmbID/DC.identifier">gmb-2026-383541</meta:user-defined>
    <meta:user-defined meta:name="OVERHEIDop.versieInformatie"/>
  </office:meta>
</office:document-meta>
</file>