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nieuwe schuur ter vervanging van de bestaande schuur aan Beenekussteeg 12 te Marien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Marienvelde)</text:p>
            <text:list text:style-name="id1-3-2-1-1-3">
              <text:list-item text:style-override="id1-3-2-1-1-3-1">
                <text:number>•</text:number>
                <text:p text:style-name="al">Beenekussteeg 12, het bouwen van een nieuwe schuur ter vervanging van de bestaande schuur, ontvangen 5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nieuwe schuur ter vervanging van de bestaande schuur aan Beenekussteeg 12 te Marienvel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32</meta:user-defined>
    <meta:user-defined meta:name="OVERHEIDop.GmbID/DC.identifier">gmb-2026-383532</meta:user-defined>
    <meta:user-defined meta:name="OVERHEIDop.versieInformatie"/>
  </office:meta>
</office:document-meta>
</file>